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Text_20_body">
      <style:paragraph-properties fo:margin-top="0cm" fo:margin-bottom="0.25cm" style:contextual-spacing="false" fo:text-align="justify" style:justify-single-word="false"/>
      <style:text-properties style:font-name="Arial" style:font-name-complex="Arial1"/>
    </style:style>
    <style:style style:name="P2" style:family="paragraph" style:parent-style-name="Text_20_body">
      <style:paragraph-properties fo:text-align="justify" style:justify-single-word="false"/>
      <style:text-properties style:font-name="Arial" style:font-name-complex="Arial1"/>
    </style:style>
    <style:style style:name="P3" style:family="paragraph" style:parent-style-name="Text_20_body">
      <style:paragraph-properties fo:text-align="justify" style:justify-single-word="false"/>
      <style:text-properties style:font-name="Arial" officeooo:paragraph-rsid="0016757d" style:font-name-complex="Arial1"/>
    </style:style>
    <style:style style:name="P4" style:family="paragraph" style:parent-style-name="Text_20_body">
      <style:paragraph-properties fo:text-align="justify" style:justify-single-word="false"/>
      <style:text-properties style:font-name="Arial" officeooo:paragraph-rsid="001aeccd" style:font-name-complex="Arial1"/>
    </style:style>
    <style:style style:name="P5" style:family="paragraph" style:parent-style-name="Text_20_body">
      <style:paragraph-properties fo:text-align="justify" style:justify-single-word="false"/>
      <style:text-properties style:font-name="Arial" fo:font-weight="bold" officeooo:rsid="000fd234" officeooo:paragraph-rsid="000fd234" style:font-weight-asian="bold" style:font-name-complex="Arial1" style:font-weight-complex="bold"/>
    </style:style>
    <style:style style:name="P6" style:family="paragraph" style:parent-style-name="Text_20_body">
      <style:paragraph-properties fo:text-align="start" style:justify-single-word="false"/>
      <style:text-properties style:font-name="Arial" officeooo:rsid="001b32f1" officeooo:paragraph-rsid="001aeccd" style:font-size-asian="10.5pt" style:font-name-complex="Arial1"/>
    </style:style>
    <style:style style:name="P7" style:family="paragraph" style:parent-style-name="Standard">
      <style:paragraph-properties fo:margin-left="0cm" fo:margin-right="0cm" fo:margin-top="0.212cm" fo:margin-bottom="0.212cm" style:contextual-spacing="false" fo:line-height="150%" fo:text-align="justify" style:justify-single-word="false" fo:text-indent="0cm" style:auto-text-indent="false"/>
      <style:text-properties style:font-name="Arial" officeooo:paragraph-rsid="0019e97e" style:font-name-complex="Arial1"/>
    </style:style>
    <style:style style:name="P8" style:family="paragraph" style:parent-style-name="Text_20_body" style:master-page-name="">
      <style:paragraph-properties fo:text-align="justify" style:justify-single-word="false" style:page-number="auto" style:snap-to-layout-grid="false"/>
      <style:text-properties officeooo:paragraph-rsid="001f9cac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0fd234" style:font-weight-asian="bold" style:font-weight-complex="bold"/>
    </style:style>
    <style:style style:name="T3" style:family="text">
      <style:text-properties fo:font-weight="bold" officeooo:rsid="001e88ad" style:font-weight-asian="bold" style:font-weight-complex="bold"/>
    </style:style>
    <style:style style:name="T4" style:family="text">
      <style:text-properties style:use-window-font-color="true"/>
    </style:style>
    <style:style style:name="T5" style:family="text">
      <style:text-properties style:use-window-font-color="true" officeooo:rsid="001c4764"/>
    </style:style>
    <style:style style:name="T6" style:family="text">
      <style:text-properties style:use-window-font-color="true" style:font-name="Arial" officeooo:rsid="001ddd14" fo:background-color="transparent" loext:char-shading-value="0" style:font-size-asian="10.5pt" style:font-name-complex="Arial1"/>
    </style:style>
    <style:style style:name="T7" style:family="text">
      <style:text-properties style:use-window-font-color="true" style:font-name="Arial" officeooo:rsid="001f9cac" fo:background-color="transparent" loext:char-shading-value="0" style:font-size-asian="10.5pt" style:font-name-complex="Arial1"/>
    </style:style>
    <style:style style:name="T8" style:family="text">
      <style:text-properties style:use-window-font-color="true" style:font-name="Arial" officeooo:rsid="00218a5c" fo:background-color="transparent" loext:char-shading-value="0" style:font-size-asian="10.5pt" style:font-name-complex="Arial1"/>
    </style:style>
    <style:style style:name="T9" style:family="text">
      <style:text-properties style:use-window-font-color="true" style:font-name="Arial" fo:background-color="transparent" loext:char-shading-value="0" style:font-name-complex="Arial1"/>
    </style:style>
    <style:style style:name="T10" style:family="text">
      <style:text-properties style:use-window-font-color="true" officeooo:rsid="00218a5c"/>
    </style:style>
    <style:style style:name="T11" style:family="text">
      <style:text-properties officeooo:rsid="00130659"/>
    </style:style>
    <style:style style:name="T12" style:family="text">
      <style:text-properties officeooo:rsid="0016757d"/>
    </style:style>
    <style:style style:name="T13" style:family="text">
      <style:text-properties officeooo:rsid="0019e97e"/>
    </style:style>
    <style:style style:name="T14" style:family="text">
      <style:text-properties style:font-name="Arial" style:font-name-complex="Arial1"/>
    </style:style>
    <style:style style:name="T15" style:family="text">
      <style:text-properties style:font-name="Arial" officeooo:rsid="00130659" style:font-name-complex="Arial1"/>
    </style:style>
    <style:style style:name="T16" style:family="text">
      <style:text-properties style:font-name="Arial" officeooo:rsid="001f9cac" style:font-name-complex="Arial1"/>
    </style:style>
    <style:style style:name="T17" style:family="text">
      <style:text-properties style:font-name="Arial" officeooo:rsid="00218a5c" style:font-name-complex="Arial1"/>
    </style:style>
    <style:style style:name="T18" style:family="text">
      <style:text-properties officeooo:rsid="001b32f1" style:font-size-asian="10.5pt"/>
    </style:style>
    <style:style style:name="T19" style:family="text">
      <style:text-properties officeooo:rsid="001e88ad" style:font-size-asian="10.5pt"/>
    </style:style>
    <style:style style:name="T20" style:family="text">
      <style:text-properties officeooo:rsid="00218a5c" style:font-size-asian="10.5pt"/>
    </style:style>
    <style:style style:name="T21" style:family="text">
      <style:text-properties officeooo:rsid="001df8f4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4">Extracto de</text:span><text:span text:style-name="T16">l acuerdo del </text:span><text:span text:style-name="T6">Gobierno de Zaragoza celebrad</text:span><text:span text:style-name="T7">o</text:span><text:span text:style-name="T6"> el </text:span><text:span text:style-name="T8">7</text:span><text:span text:style-name="T6"> de septiembre</text:span><text:span text:style-name="T9"> p</text:span><text:span text:style-name="T14">or </text:span><text:span text:style-name="T16">el</text:span><text:span text:style-name="T14"> que se aprueba la convocatoria de subvenciones </text:span><text:span text:style-name="T15">del programa de ayudas para la creación, crecimiento y la consolidación de proyecto para emprendedores del año 201</text:span><text:span text:style-name="T17">8</text:span><text:span text:style-name="T15"> vinculados a programas municipales</text:span><text:span text:style-name="T14">. De conformidad con lo previsto en los artículos 17.3 b) y 20.8 de la Ley 38/2003, de 17 de noviembre, General de Subvenciones, se publica el extracto de la convocatoria cuyo texto completo puede consultarse en la Base de Datos Nacional de Subvenciones (</text:span><text:a xlink:type="simple" xlink:href="http://www.pap.minhap.gob.es/bdntrans/index"><text:span text:style-name="T14">http://www.pap.minhap.gob.es/bdntrans/index</text:span></text:a><text:span text:style-name="T14">), así como en la página web del </text:span><text:span text:style-name="T15">Ayuntamiento de Zaragoza</text:span><text:span text:style-name="T14"> (</text:span><text:a xlink:type="simple" xlink:href="http://www.zaragoza.es/"><text:span text:style-name="T14">http://www.zaragoza.es</text:span></text:a><text:span text:style-name="T14">).</text:span></text:p>
      <text:p text:style-name="P2"/>
      <text:p text:style-name="P2"><text:span text:style-name="T2">BENEFICIARIOS</text:span><text:line-break/>Podrá ser beneficiario de la presente convocatoria cualquier persona física o jurídica que <text:span text:style-name="T11">sea titular de una actividad empresarial que reuniendo los requisitos generales establecidos en la Ordenanza, cumpla los requisitos específicos establecidos en las bases.</text:span><text:line-break/></text:p>
      <text:p text:style-name="P3"><text:span text:style-name="T2">OBJETO</text:span><text:line-break/><text:span text:style-name="T12">Apoyar las iniciativas empresariales, complementar los proyectos de fomento del emprendimiento municipales, propiciar la implantación de empresas en locales a pie de calle, impulsar proyectos de producción ecológica y su comercio de proximidad, apoyar la igualdad de oportunidades en el acceso al mercado de trabajo y promocionar las empresas sitas en zonas de baja densidad comercial y/ en los barrios rurales.</text:span></text:p>
      <text:p text:style-name="P2"/>
      <text:p text:style-name="P5">BASES REGULADORAS</text:p>
      <text:p text:style-name="P2">Las subvenciones se regirán por la Ley 38/2003, de 17 de noviembre, General de Subvenciones (en adelante LGS); por el Real Decreto 887/2006, de 21 de julio, Reglamento de la LGS (en adelante RLGS); la Ley 5/2015, de 25 de marzo, de Subvenciones de Aragón; por la Ordenanza General Municipal de Subvenciones, aprobada por acuerdo del Excmo. Ayuntamiento Pleno de 26 de septiembre de 2016 y publicada en BOPZ con fecha 13 de octubre de 2016; por las bases de ejecución del presupuesto municipal; el Plan Estratégico de Subvenciones del Ayuntamiento de<text:line-break/>Zaragoza, así como por el resto de normas de derecho administrativo que resulten de aplicación.</text:p>
      <text:p text:style-name="P2"/>
      <text:p text:style-name="P5">CUANTÍA</text:p>
      <text:p text:style-name="P2">La cuantía máxima prevista para esta convocatoria asciende <text:span text:style-name="T4">a </text:span><text:span text:style-name="T10">150.000,00</text:span><text:span text:style-name="T4"> euros</text:span><text:span text:style-name="T5">.</text:span></text:p>
      <text:p text:style-name="P1"/>
      <text:p text:style-name="P6"><text:span text:style-name="T1">PLAZO DE SOLICITUD Y LUGAR DE PRESENTACIÓ</text:span><text:span text:style-name="T3">N</text:span><text:line-break/></text:p>
      <text:p text:style-name="P4"><text:span text:style-name="T19">Las solicitudes <text:s/>de </text:span><text:span text:style-name="T20">subvención</text:span><text:span text:style-name="T19"> de apoyo a emprendedores podrán presentarse durante el </text:span><text:soft-page-break/><text:span text:style-name="T19">plazo de quince </text:span><text:span text:style-name="T18">días hábiles a partir del siguiente día de publicación en </text:span><text:span text:style-name="T13">el B.O.P.Z.</text:span></text:p>
      <text:p text:style-name="P2"><text:line-break/><text:span text:style-name="T21">Zaragoza, a 7 de septiembre de 2017. La concejala delegada de Educación e Inclusión, Arantzaxu Gracia Moreno.</text:span></text:p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ohit Hindi1" svg:font-family="'Lohit Hindi'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Droid Sans Fallback" style:font-size-asian="10.5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ES" style:letter-kerning="true" style:font-name-asian="Droid Sans Fallback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Lohit Hindi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Hindi1" style:font-family-complex="'Lohit Hind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Hindi1" style:font-family-complex="'Lohit Hind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 style:font-family-complex="'Lohit Hindi'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fo:color="#808080" style:font-name="Liberation Serif" fo:font-family="'Liberation Serif'" style:font-family-generic="roman" style:font-pitch="variable" fo:font-size="14pt" fo:font-weight="bold" style:font-name-asian="Droid Sans Fallback" style:font-family-asian="'Droid Sans Fallback'" style:font-family-generic-asian="system" style:font-pitch-asian="variable" style:font-size-asian="14pt" style:font-weight-asian="bold" style:font-name-complex="Lohit Hindi" style:font-family-complex="'Lohit Hindi'" style:font-family-generic-complex="system" style:font-pitch-complex="variable" style:font-size-complex="14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02T14:37:20.726910035</meta:creation-date>
    <meta:editing-duration>PT3M31S</meta:editing-duration>
    <meta:editing-cycles>6</meta:editing-cycles>
    <meta:generator>LibreOffice/4.2.8.2$Linux_x86 LibreOffice_project/420m0$Build-2</meta:generator>
    <dc:date>2018-09-11T09:44:45.071517110</dc:date>
    <dc:creator>Irene Cebollada Gomez</dc:creator>
    <meta:document-statistic meta:table-count="0" meta:image-count="0" meta:object-count="0" meta:page-count="2" meta:paragraph-count="10" meta:word-count="369" meta:character-count="2425" meta:non-whitespace-character-count="2062"/>
  </office:meta>
</office:document-meta>
</file>